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Times New Roman" style:letter-kerning="false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Picture 1" text:anchor-type="paragraph" svg:x="0.0625in" svg:y="0.0625in" svg:width="5.6875in" svg:height="8.05208in" style:rel-width="scale" style:rel-height="scale"><draw:image xlink:href="media/image1.pn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NZ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5.827in" fo:page-height="8.268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nager MCA</meta:initial-creator>
    <dc:creator>Manager MCA</dc:creator>
    <meta:creation-date>2026-09-15T21:16:00Z</meta:creation-date>
    <dc:date>2026-09-15T21:21:00Z</dc:date>
    <meta:print-date>2026-09-15T21:21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0" meta:character-count="1" meta:row-count="1" meta:non-whitespace-character-count="1"/>
  </office:meta>
</office:document-meta>
</file>